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size="16pt" style:font-size-asian="16pt" style:font-size-complex="16pt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P7" style:parent-style-name="內文" style:family="paragraph">
      <style:paragraph-properties style:line-break="normal" fo:text-align="end" fo:margin-bottom="0.125in" fo:line-height="0.1944in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ableColumn16" style:family="table-column">
      <style:table-column-properties style:column-width="1.0208in"/>
    </style:style>
    <style:style style:name="TableColumn17" style:family="table-column">
      <style:table-column-properties style:column-width="0.2222in"/>
    </style:style>
    <style:style style:name="TableColumn18" style:family="table-column">
      <style:table-column-properties style:column-width="1.1229in"/>
    </style:style>
    <style:style style:name="TableColumn19" style:family="table-column">
      <style:table-column-properties style:column-width="0.0909in"/>
    </style:style>
    <style:style style:name="TableColumn20" style:family="table-column">
      <style:table-column-properties style:column-width="0.1819in"/>
    </style:style>
    <style:style style:name="TableColumn21" style:family="table-column">
      <style:table-column-properties style:column-width="0.2569in"/>
    </style:style>
    <style:style style:name="TableColumn22" style:family="table-column">
      <style:table-column-properties style:column-width="0.4277in"/>
    </style:style>
    <style:style style:name="TableColumn23" style:family="table-column">
      <style:table-column-properties style:column-width="0.4541in"/>
    </style:style>
    <style:style style:name="TableColumn24" style:family="table-column">
      <style:table-column-properties style:column-width="0.234in"/>
    </style:style>
    <style:style style:name="TableColumn25" style:family="table-column">
      <style:table-column-properties style:column-width="0.1347in"/>
    </style:style>
    <style:style style:name="TableColumn26" style:family="table-column">
      <style:table-column-properties style:column-width="0.0881in"/>
    </style:style>
    <style:style style:name="TableColumn27" style:family="table-column">
      <style:table-column-properties style:column-width="0.4638in"/>
    </style:style>
    <style:style style:name="TableColumn28" style:family="table-column">
      <style:table-column-properties style:column-width="0.2312in"/>
    </style:style>
    <style:style style:name="TableColumn29" style:family="table-column">
      <style:table-column-properties style:column-width="0.0055in"/>
    </style:style>
    <style:style style:name="TableColumn30" style:family="table-column">
      <style:table-column-properties style:column-width="0.1923in"/>
    </style:style>
    <style:style style:name="TableColumn31" style:family="table-column">
      <style:table-column-properties style:column-width="0.0055in"/>
    </style:style>
    <style:style style:name="TableColumn32" style:family="table-column">
      <style:table-column-properties style:column-width="0.9243in"/>
    </style:style>
    <style:style style:name="TableColumn33" style:family="table-column">
      <style:table-column-properties style:column-width="0.6215in"/>
    </style:style>
    <style:style style:name="Table15" style:family="table">
      <style:table-properties style:width="6.6791in" fo:margin-left="0in" table:align="center"/>
    </style:style>
    <style:style style:name="TableRow34" style:family="table-row">
      <style:table-row-properties style:row-height="0.3937in"/>
    </style:style>
    <style:style style:name="TableCell35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944in" fo:margin-left="-0.0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end" fo:line-height="0.1944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end" fo:line-height="0.1944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row-height="0.3937in"/>
    </style:style>
    <style:style style:name="TableCell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end" fo:line-height="0.1944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25in"/>
    </style:style>
    <style:style style:name="TableCell5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row-height="0.3937in"/>
    </style:style>
    <style:style style:name="TableCell6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0.2277in"/>
    </style:style>
    <style:style style:name="TableCell7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069in dashed #000000" fo:border-right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3055in"/>
    </style:style>
    <style:style style:name="P76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069in dashe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4611in"/>
    </style:style>
    <style:style style:name="TableCell8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row-height="0.3937in"/>
    </style:style>
    <style:style style:name="TableCell85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0.2597in"/>
    </style:style>
    <style:style style:name="TableCell94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138in solid #000000" fo:border-left="0.0069in solid #000000" fo:border-bottom="0.0069in dashed #000000" fo:border-right="0.013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Row98" style:family="table-row">
      <style:table-row-properties style:min-row-height="0.2763in"/>
    </style:style>
    <style:style style:name="P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0.0069in dashe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Row102" style:family="table-row">
      <style:table-row-properties style:row-height="1.5291in"/>
    </style:style>
    <style:style style:name="TableCell10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line-height="0.2777in" fo:margin-left="1.0652in" fo:text-indent="-1.0652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12" style:parent-style-name="內文" style:family="paragraph">
      <style:paragraph-properties style:snap-to-layout-grid="false" fo:line-height="0.2777in" fo:margin-left="1.0652in" fo:text-indent="-1.0652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line-height="0.3055in" fo:text-indent="0.0972in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language-asian="zh" style:country-asian="HK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style:snap-to-layout-grid="false" fo:line-height="0.2777in" fo:margin-left="0.4236in" fo:text-indent="-0.3402in">
        <style:tab-stops/>
      </style:paragraph-properties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style:language-asian="zh" style:country-asian="HK"/>
    </style:style>
    <style:style style:name="T125" style:parent-style-name="預設段落字型" style:family="text"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ableRow135" style:family="table-row">
      <style:table-row-properties style:row-height="0.7326in"/>
    </style:style>
    <style:style style:name="P1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3055in" fo:margin-left="0.08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line-height="0.3055in" fo:text-indent="0.0777in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50" style:family="table-row">
      <style:table-row-properties style:row-height="0.3152in"/>
    </style:style>
    <style:style style:name="TableCell15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Row161" style:family="table-row">
      <style:table-row-properties style:min-row-height="0.6013in"/>
    </style:style>
    <style:style style:name="TableCell16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 style:row-height="0.3152in"/>
    </style:style>
    <style:style style:name="TableCell17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row-height="0.3152in"/>
    </style:style>
    <style:style style:name="TableCell17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1944in"/>
    </style:style>
    <style:style style:name="T18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45in"/>
    </style:style>
    <style:style style:name="TableCell19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 style:min-row-height="1.6451in"/>
    </style:style>
    <style:style style:name="TableCell202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fo:line-height="0.25in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T208" style:parent-style-name="預設段落字型" style:family="text">
      <style:text-properties style:font-name="標楷體" style:font-name-asian="標楷體"/>
    </style:style>
    <style:style style:name="P209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11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fo:line-height="0.25in" fo:margin-left="0.3333in" fo:text-indent="-0.3333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內文" style:family="paragraph">
      <style:paragraph-properties fo:text-align="center" fo:line-height="0.0138in"/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ext:p text:style-name="P1"><text:span text:style-name="T2">國立二林高級工商職業學校</text:span><text:span text:style-name="T3"><text:s/></text:span><text:span text:style-name="T4"><text:s text:c="4"/></text:span><text:span text:style-name="T5"><text:s/></text:span><text:span text:style-name="T6">學年度職場參觀申請表</text:span></text:p>
      <text:p text:style-name="P7"><text:span text:style-name="T8">申請日期：</text:span><text:span text:style-name="T9"><text:s text:c="2"/></text:span><text:span text:style-name="T10">年</text:span><text:span text:style-name="T11"><text:s text:c="2"/></text:span><text:span text:style-name="T12">月</text:span><text:span text:style-name="T13"><text:s text:c="2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申請班級</text:p>
          </table:table-cell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 table:number-columns-spanned="5">
            <text:p text:style-name="P40">班級人數</text:p>
          </table:table-cell>
          <table:covered-table-cell/>
          <table:covered-table-cell/>
          <table:covered-table-cell/>
          <table:covered-table-cell/>
          <table:table-cell table:style-name="TableCell41" table:number-columns-spanned="3">
            <text:p text:style-name="P42">人</text:p>
          </table:table-cell>
          <table:covered-table-cell/>
          <table:covered-table-cell/>
          <table:table-cell table:style-name="TableCell43" table:number-columns-spanned="3">
            <text:p text:style-name="P44">參加人數</text:p>
          </table:table-cell>
          <table:covered-table-cell/>
          <table:covered-table-cell/>
          <table:table-cell table:style-name="TableCell45">
            <text:p text:style-name="P46">人</text:p>
          </table:table-cell>
        </table:table-row>
        <table:table-row table:style-name="TableRow47">
          <table:table-cell table:style-name="TableCell48">
            <text:p text:style-name="P49">領隊老師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  <table:table-cell table:style-name="TableCell52" table:number-columns-spanned="6">
            <text:p text:style-name="P53">隨隊指導老師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7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參觀日期</text:p>
          </table:table-cell>
          <table:table-cell table:style-name="TableCell59" table:number-columns-spanned="6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 table:number-columns-spanned="5">
            <text:p text:style-name="P62">當日課程</text:p>
          </table:table-cell>
          <table:covered-table-cell/>
          <table:covered-table-cell/>
          <table:covered-table-cell/>
          <table:covered-table-cell/>
          <table:table-cell table:style-name="TableCell63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參觀項目</text:p>
          </table:table-cell>
          <table:table-cell table:style-name="TableCell68" table:number-columns-spanned="17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2">
            <text:p text:style-name="P72">參觀單位</text:p>
          </table:table-cell>
          <table:table-cell table:style-name="TableCell73" table:number-columns-spanned="1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1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地　　址</text:p>
          </table:table-cell>
          <table:table-cell table:style-name="TableCell82" table:number-columns-spanned="1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聯絡人</text:p>
          </table:table-cell>
          <table:table-cell table:style-name="TableCell87" table:number-columns-spanned="8">
            <text:p text:style-name="P88">職稱：　　　　姓名：　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 table:number-columns-spanned="7">
            <text:p text:style-name="P90">聯絡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table-cell table:style-name="TableCell94" table:number-rows-spanned="2">
            <text:p text:style-name="P95">預訂行程</text:p>
          </table:table-cell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17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交通工具</text:p>
          </table:table-cell>
          <table:table-cell table:style-name="TableCell105" table:number-columns-spanned="7">
            <text:p text:style-name="P106"><text:span text:style-name="T107">□</text:span><text:span text:style-name="T108">租遊覽車</text:span><text:span text:style-name="T109">(</text:span><text:span text:style-name="T110">依本校校外參觀實習實施要點辦理租用</text:span><text:span text:style-name="T111">)</text:span></text:p>
            <text:p text:style-name="P112"><text:span text:style-name="T113">□</text:span><text:span text:style-name="T114">自行前往</text:span></text:p>
            <text:p text:style-name="P115"><text:span text:style-name="T116">1.</text:span><text:span text:style-name="T117">□</text:span><text:span text:style-name="T118">本校</text:span><text:span text:style-name="T119">招標</text:span><text:span text:style-name="T120">之遊覽車</text:span></text:p>
            <text:p text:style-name="P121"><text:span text:style-name="T122">2.</text:span><text:span text:style-name="T123">□</text:span><text:span text:style-name="T124">租用</text:span><text:span text:style-name="T125">五年內遊覽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 table:number-rows-spanned="2">
            <text:p text:style-name="P127">旅行平安保險</text:p>
          </table:table-cell>
          <table:covered-table-cell/>
          <table:table-cell table:style-name="TableCell128" table:number-columns-spanned="8">
            <text:p text:style-name="內文"><text:span text:style-name="T129">主契約保額：</text:span><text:span text:style-name="T130">100</text:span><text:span text:style-name="T131">萬元</text:span></text:p>
            <text:p text:style-name="內文"><text:span text:style-name="T132">附加醫療險：</text:span><text:span text:style-name="T133">10</text:span><text:span text:style-name="T134">萬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7">
            <text:p text:style-name="P138"><text:span text:style-name="T139">□<text:s/></text:span><text:span text:style-name="T140">科大或廠商</text:span><text:span text:style-name="T141">洽租</text:span></text:p>
            <text:p text:style-name="P142"><text:span text:style-name="T143">□<text:s/></text:span><text:span text:style-name="T144">自行</text:span><text:span text:style-name="T145">洽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6"/>
          </table:covered-table-cell>
          <table:covered-table-cell/>
          <table:table-cell table:style-name="TableCell147" table:number-columns-spanned="8">
            <text:p text:style-name="P148">承保公司：</text:p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>申請人</text:p>
          </table:table-cell>
          <table:table-cell table:style-name="TableCell153" table:number-columns-spanned="2">
            <text:p text:style-name="P154">導師</text:p>
          </table:table-cell>
          <table:covered-table-cell/>
          <table:table-cell table:style-name="TableCell155" table:number-columns-spanned="5">
            <text:p text:style-name="P156">科主任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7">
            <text:p text:style-name="P158">實習組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>實習主任</text:p>
          </table:table-cell>
          <table:covered-table-cell/>
          <table:covered-table-cell/>
        </table:table-row>
        <table:table-row table:style-name="TableRow161">
          <table:table-cell table:style-name="TableCell162">
            <text:p text:style-name="P163">班長</text:p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  <table:table-cell table:style-name="TableCell169" table:number-columns-spanned="7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</table:table-row>
        <table:table-row table:style-name="TableRow173">
          <table:table-cell table:style-name="TableCell174" table:number-columns-spanned="14">
            <text:p text:style-name="P175">會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4">
            <text:p text:style-name="P177">校長批示</text:p>
          </table:table-cell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2">
            <text:p text:style-name="P180"><text:span text:style-name="T181"><text:s/></text:span><text:span text:style-name="T182">生輔組</text:span></text:p>
          </table:table-cell>
          <table:covered-table-cell/>
          <table:table-cell table:style-name="TableCell183" table:number-columns-spanned="2">
            <text:p text:style-name="P184">學務處</text:p>
          </table:table-cell>
          <table:covered-table-cell/>
          <table:table-cell table:style-name="TableCell185" table:number-columns-spanned="4">
            <text:p text:style-name="P186">教學組</text:p>
          </table:table-cell>
          <table:covered-table-cell/>
          <table:covered-table-cell/>
          <table:covered-table-cell/>
          <table:table-cell table:style-name="TableCell187" table:number-columns-spanned="5">
            <text:p text:style-name="P188">教務處</text:p>
          </table:table-cell>
          <table:covered-table-cell/>
          <table:covered-table-cell/>
          <table:covered-table-cell/>
          <table:covered-table-cell/>
          <table:table-cell table:style-name="TableCell189" table:number-columns-spanned="5" table:number-rows-spanned="2">
            <text:p text:style-name="P190"/>
          </table:table-cell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  <table:covered-table-cell>
            <text:p text:style-name="P200"/>
          </table:covered-table-cell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2">
            <text:p text:style-name="P203">說明</text:p>
          </table:table-cell>
          <table:covered-table-cell/>
          <table:table-cell table:style-name="TableCell204" table:number-columns-spanned="16">
            <text:p text:style-name="P205"><text:span text:style-name="T206">一、請依據本校學生校外職場參觀與校外實習</text:span><text:span text:style-name="T207">實施計畫</text:span><text:span text:style-name="T208">辦理。</text:span></text:p>
            <text:p text:style-name="P209">二、行前務必完成交通車租車合約、旅行平安險投保暨家長通知等手續。</text:p>
            <text:p text:style-name="P210">三、若須行文參觀單位，則參觀單位之資料請詳實填寫。</text:p>
            <text:p text:style-name="P211">四、學生於參觀後必須書寫心得報告，一週內交由指導老師批閱後留存。</text:p>
            <text:p text:style-name="P212">五、本表請於參觀日期二週前提出，以利後續作業。</text:p>
            <text:p text:style-name="P213"><text:span text:style-name="T214">六、如呈核可請准於帶隊老師公</text:span><text:span text:style-name="T215">(</text:span><text:span text:style-name="T216">差</text:span><text:span text:style-name="T217">)</text:span><text:span text:style-name="T218">假，以利參觀活動之進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二林高級工商職業學校校外實習教學參觀申請表</dc:title>
    <dc:subject/>
    <meta:initial-creator>pratice</meta:initial-creator>
    <dc:creator>Admin</dc:creator>
    <meta:creation-date>2025-08-25T03:06:00Z</meta:creation-date>
    <dc:date>2026-08-21T02:56:00Z</dc:date>
    <meta:print-date>2008-11-25T05:46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77" meta:character-count="516" meta:row-count="3" meta:non-whitespace-character-count="440"/>
  </office:meta>
</office:document-meta>
</file>